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6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4.81541666666667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6.3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Ambito temporale di riferimento - anno</text:p>
          </table:table-cell>
          <table:table-cell office:value-type="string" table:style-name="ce2">
            <text:p>Ambito temporarale di riferimento - trimestre</text:p>
          </table:table-cell>
          <table:table-cell office:value-type="string" table:style-name="ce3">
            <text:p>Categoria di spesa</text:p>
          </table:table-cell>
          <table:table-cell office:value-type="string" table:style-name="ce3">
            <text:p>Tipologia di spesa</text:p>
          </table:table-cell>
          <table:table-cell office:value-type="string" table:style-name="ce3">
            <text:p>Importo</text:p>
          </table:table-cell>
          <table:table-cell office:value-type="string" table:style-name="ce3">
            <text:p>Beneficiario</text:p>
          </table:table-cell>
          <table:table-cell table:number-columns-repeated="16378" table:style-name="ce1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3794.45" table:style-name="ce6">
            <text:p>73.794,4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50" table:style-name="ce6">
            <text:p>2.05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" table:style-name="ce6">
            <text:p>21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" table:style-name="ce6">
            <text:p>5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.64" table:style-name="ce6">
            <text:p>21,6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.100000000000001" table:style-name="ce6">
            <text:p>17,1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.8" table:style-name="ce6">
            <text:p>22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1.4" table:style-name="ce6">
            <text:p>111,4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86" table:style-name="ce6">
            <text:p>15,86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" table:style-name="ce6">
            <text:p>5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.99" table:style-name="ce6">
            <text:p>45,99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" table:style-name="ce6">
            <text:p>2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.8" table:style-name="ce6">
            <text:p>10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.8" table:style-name="ce6">
            <text:p>28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.34" table:style-name="ce6">
            <text:p>10,3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" table:style-name="ce6">
            <text:p>3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.8" table:style-name="ce6">
            <text:p>28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.5" table:style-name="ce6">
            <text:p>17,5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0" table:style-name="ce6">
            <text:p>15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.41" table:style-name="ce6">
            <text:p>9,41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.5" table:style-name="ce6">
            <text:p>98,5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" table:style-name="ce6">
            <text:p>8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.1" table:style-name="ce6">
            <text:p>32,1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" table:style-name="ce6">
            <text:p>124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44" table:style-name="ce6">
            <text:p>5,4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.8" table:style-name="ce6">
            <text:p>72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4" table:style-name="ce6">
            <text:p>274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.64" table:style-name="ce6">
            <text:p>21,6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2" table:style-name="ce6">
            <text:p>21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" table:style-name="ce6">
            <text:p>6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.1" table:style-name="ce6">
            <text:p>14,1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" table:style-name="ce6">
            <text:p>7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" table:style-name="ce6">
            <text:p>27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" table:style-name="ce6">
            <text:p>3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" table:style-name="ce6">
            <text:p>21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8" table:style-name="ce6">
            <text:p>28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Contributi in conto capitale</text:p>
          </table:table-cell>
          <table:table-cell office:value-type="float" office:value="10000" table:style-name="ce6">
            <text:p>10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615.42" table:style-name="ce6">
            <text:p>5.615,4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744.9599999999991" table:style-name="ce6">
            <text:p>8.744,96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0" table:style-name="ce6">
            <text:p>61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4.14999999999998" table:style-name="ce6">
            <text:p>314,1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39.5" table:style-name="ce6">
            <text:p>3.639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089.63" table:style-name="ce6">
            <text:p>15.089,6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0.70000000000005" table:style-name="ce6">
            <text:p>530,7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0.8" table:style-name="ce6">
            <text:p>780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63.5100000000002" table:style-name="ce6">
            <text:p>2.163,51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679.89" table:style-name="ce6">
            <text:p>2.679,89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0.14" table:style-name="ce6">
            <text:p>490,1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86.38" table:style-name="ce6">
            <text:p>4.586,3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52.78" table:style-name="ce6">
            <text:p>1.852,7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" table:style-name="ce6">
            <text:p>1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5.68" table:style-name="ce6">
            <text:p>295,6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0" table:style-name="ce6">
            <text:p>1.1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862.910000000003" table:style-name="ce6">
            <text:p>36.862,9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816.54" table:style-name="ce6">
            <text:p>39.816,5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1" table:style-name="ce6">
            <text:p>2.001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.45" table:style-name="ce6">
            <text:p>900,4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2" table:style-name="ce6">
            <text:p>4.00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5.4" table:style-name="ce6">
            <text:p>125,4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70.89" table:style-name="ce6">
            <text:p>670,89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.9" table:style-name="ce6">
            <text:p>1.800,9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918.25" table:style-name="ce6">
            <text:p>68.918,2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7.79" table:style-name="ce6">
            <text:p>877,7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47.62" table:style-name="ce6">
            <text:p>2.547,6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.76" table:style-name="ce6">
            <text:p>11,7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9" table:style-name="ce6">
            <text:p>1.369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157.37" table:style-name="ce6">
            <text:p>23.157,3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2.58" table:style-name="ce6">
            <text:p>242,5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973.5" table:style-name="ce6">
            <text:p>20.973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2.53" table:style-name="ce6">
            <text:p>862,5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.81" table:style-name="ce6">
            <text:p>80,8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62.83" table:style-name="ce6">
            <text:p>11.062,8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8.58" table:style-name="ce6">
            <text:p>438,5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4.34" table:style-name="ce6">
            <text:p>594,3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.83000000000001" table:style-name="ce6">
            <text:p>161,8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.72" table:style-name="ce6">
            <text:p>116,7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6.66" table:style-name="ce6">
            <text:p>126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.72" table:style-name="ce6">
            <text:p>116,7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79" table:style-name="ce6">
            <text:p>1.179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800" table:style-name="ce6">
            <text:p>2.8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950" table:style-name="ce6">
            <text:p>2.9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980" table:style-name="ce6">
            <text:p>3.98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5.23" table:style-name="ce6">
            <text:p>185,2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.52" table:style-name="ce6">
            <text:p>80,5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7.28" table:style-name="ce6">
            <text:p>507,2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5.94" table:style-name="ce6">
            <text:p>265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6.2" table:style-name="ce6">
            <text:p>266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5.94" table:style-name="ce6">
            <text:p>1.035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2" table:style-name="ce6">
            <text:p>85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10" table:style-name="ce6">
            <text:p>2.01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0" table:style-name="ce6">
            <text:p>3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00" table:style-name="ce6">
            <text:p>3.2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650" table:style-name="ce6">
            <text:p>3.6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50" table:style-name="ce6">
            <text:p>1.9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00" table:style-name="ce6">
            <text:p>1.2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26.74" table:style-name="ce6">
            <text:p>12.126,7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19.74" table:style-name="ce6">
            <text:p>2.919,7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91.42" table:style-name="ce6">
            <text:p>6.691,4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0" table:style-name="ce6">
            <text:p>22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0" table:style-name="ce6">
            <text:p>31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286" table:style-name="ce6">
            <text:p>2.286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00" table:style-name="ce6">
            <text:p>1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0274.850000000006" table:style-name="ce6">
            <text:p>70.274,8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5" table:style-name="ce6">
            <text:p>3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" table:style-name="ce6">
            <text:p>7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.02" table:style-name="ce6">
            <text:p>312,02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50" table:style-name="ce6">
            <text:p>8.7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0" table:style-name="ce6">
            <text:p>7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" table:style-name="ce6">
            <text:p>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.66" table:style-name="ce6">
            <text:p>214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515.5400000000009" table:style-name="ce6">
            <text:p>9.515,5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.85" table:style-name="ce6">
            <text:p>35,8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09" table:style-name="ce6">
            <text:p>14.509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21.98" table:style-name="ce6">
            <text:p>3.121,9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.69" table:style-name="ce6">
            <text:p>7,6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" table:style-name="ce6">
            <text:p>32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81" table:style-name="ce6">
            <text:p>1.28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28.03" table:style-name="ce6">
            <text:p>1.828,0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58.52" table:style-name="ce6">
            <text:p>8.858,5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613.03" table:style-name="ce6">
            <text:p>16.613,0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.13" table:style-name="ce6">
            <text:p>53,1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6.44" table:style-name="ce6">
            <text:p>256,4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39.6" table:style-name="ce6">
            <text:p>1.439,6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0.4" table:style-name="ce6">
            <text:p>390,4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62.2" table:style-name="ce6">
            <text:p>3.062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2" table:style-name="ce6">
            <text:p>272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0" table:style-name="ce6">
            <text:p>33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73.88" table:style-name="ce6">
            <text:p>1.773,8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6.19000000000005" table:style-name="ce6">
            <text:p>646,1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93.01" table:style-name="ce6">
            <text:p>11.493,0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0.80999999999995" table:style-name="ce6">
            <text:p>550,8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6.16" table:style-name="ce6">
            <text:p>466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7.21" table:style-name="ce6">
            <text:p>467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3.21" table:style-name="ce6">
            <text:p>843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1" table:style-name="ce6">
            <text:p>1.281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3.0999999999999" table:style-name="ce6">
            <text:p>1.043,1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4.5999999999999" table:style-name="ce6">
            <text:p>1.134,6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984" table:style-name="ce6">
            <text:p>20.984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0" table:style-name="ce6">
            <text:p>7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.21" table:style-name="ce6">
            <text:p>402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1.63" table:style-name="ce6">
            <text:p>651,6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.66000000000003" table:style-name="ce6">
            <text:p>301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9.94" table:style-name="ce6">
            <text:p>2.509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3.30999999999995" table:style-name="ce6">
            <text:p>603,3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22530" table:style-name="ce6">
            <text:p>222.53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7750" table:style-name="ce6">
            <text:p>167.7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500.009999999998" table:style-name="ce6">
            <text:p>18.500,0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23.45" table:style-name="ce6">
            <text:p>923,4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309.6199999999999" table:style-name="ce6">
            <text:p>1.309,6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9.93" table:style-name="ce6">
            <text:p>409,9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3.25" table:style-name="ce6">
            <text:p>873,2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88.06" table:style-name="ce6">
            <text:p>2.488,0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610.04999999999995" table:style-name="ce6">
            <text:p>610,0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11470.41" table:style-name="ce6">
            <text:p>11.470,4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7237.5" table:style-name="ce6">
            <text:p>7.237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2976.84" table:style-name="ce6">
            <text:p>2.976,8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3828.18" table:style-name="ce6">
            <text:p>3.828,1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Interessi passivi</text:p>
          </table:table-cell>
          <table:table-cell office:value-type="float" office:value="2531.79" table:style-name="ce6">
            <text:p>2.531,7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.68" table:style-name="ce6">
            <text:p>27,6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" table:style-name="ce6">
            <text:p>5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" table:style-name="ce6">
            <text:p>1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97.6" table:style-name="ce6">
            <text:p>97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898.95" table:style-name="ce6">
            <text:p>1.898,9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5.95" table:style-name="ce6">
            <text:p>235,9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11.67" table:style-name="ce6">
            <text:p>10.311,6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418.330000000002" table:style-name="ce6">
            <text:p>19.418,3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.98" table:style-name="ce6">
            <text:p>80,9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6.52" table:style-name="ce6">
            <text:p>986,52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3.19999999999999" table:style-name="ce6">
            <text:p>163,2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.75" table:style-name="ce6">
            <text:p>57,7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.81" table:style-name="ce6">
            <text:p>35,8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7" table:style-name="ce6">
            <text:p>427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22.5" table:style-name="ce6">
            <text:p>2.422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38.57" table:style-name="ce6">
            <text:p>1.938,5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44.17999999999995" table:style-name="ce6">
            <text:p>544,1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5.35000000000002" table:style-name="ce6">
            <text:p>275,3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0" table:style-name="ce6">
            <text:p>4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4.38" table:style-name="ce6">
            <text:p>594,3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8.88" table:style-name="ce6">
            <text:p>378,8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0.2" table:style-name="ce6">
            <text:p>390,2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721" table:style-name="ce6">
            <text:p>3.72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3.19000000000005" table:style-name="ce6">
            <text:p>553,1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99.1400000000003" table:style-name="ce6">
            <text:p>4.499,1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.319999999999993" table:style-name="ce6">
            <text:p>68,3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6" table:style-name="ce6">
            <text:p>1.65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70" table:style-name="ce6">
            <text:p>2.37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0" table:style-name="ce6">
            <text:p>6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65" table:style-name="ce6">
            <text:p>26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4.74" table:style-name="ce6">
            <text:p>264,7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21.35" table:style-name="ce6">
            <text:p>2.221,3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.66000000000003" table:style-name="ce6">
            <text:p>301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.21" table:style-name="ce6">
            <text:p>402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5" table:style-name="ce6">
            <text:p>55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3.30999999999995" table:style-name="ce6">
            <text:p>603,3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9.94" table:style-name="ce6">
            <text:p>2.509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2.94000000000005" table:style-name="ce6">
            <text:p>612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1.91" table:style-name="ce6">
            <text:p>1.871,9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9.26" table:style-name="ce6">
            <text:p>439,2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6.11" table:style-name="ce6">
            <text:p>676,1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1.85" table:style-name="ce6">
            <text:p>51,8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6">
            <text:p>2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189.44" table:style-name="ce6">
            <text:p>10.189,4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0" table:style-name="ce6">
            <text:p>61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5" table:style-name="ce6">
            <text:p>28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0" table:style-name="ce6">
            <text:p>24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0" table:style-name="ce6">
            <text:p>26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" table:style-name="ce6">
            <text:p>8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" table:style-name="ce6">
            <text:p>32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4.4" table:style-name="ce6">
            <text:p>634,4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977.600000000006" table:style-name="ce6">
            <text:p>65.977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8.8499999999999" table:style-name="ce6">
            <text:p>1.088,8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1" table:style-name="ce6">
            <text:p>2.001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.45" table:style-name="ce6">
            <text:p>900,4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08.62" table:style-name="ce6">
            <text:p>208,62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53.36" table:style-name="ce6">
            <text:p>53,36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1.54" table:style-name="ce6">
            <text:p>121,5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.45" table:style-name="ce6">
            <text:p>900,4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79.82" table:style-name="ce6">
            <text:p>479,82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22.74" table:style-name="ce6">
            <text:p>122,7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9.55" table:style-name="ce6">
            <text:p>279,5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60.77" table:style-name="ce6">
            <text:p>260,77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66.7" table:style-name="ce6">
            <text:p>66,7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1.93" table:style-name="ce6">
            <text:p>151,93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19.73" table:style-name="ce6">
            <text:p>719,73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84.1" table:style-name="ce6">
            <text:p>184,1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9.32" table:style-name="ce6">
            <text:p>419,32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2" table:style-name="ce6">
            <text:p>4.00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38.6" table:style-name="ce6">
            <text:p>138,6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41.51" table:style-name="ce6">
            <text:p>741,51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.9" table:style-name="ce6">
            <text:p>1.800,9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97.21" table:style-name="ce6">
            <text:p>397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01.6" table:style-name="ce6">
            <text:p>101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9.8" table:style-name="ce6">
            <text:p>99,8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.53" table:style-name="ce6">
            <text:p>66,5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159999999999997" table:style-name="ce6">
            <text:p>36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.93" table:style-name="ce6">
            <text:p>28,9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41.85" table:style-name="ce6">
            <text:p>141,8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.29" table:style-name="ce6">
            <text:p>36,2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.64" table:style-name="ce6">
            <text:p>35,6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.76" table:style-name="ce6">
            <text:p>23,7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.91" table:style-name="ce6">
            <text:p>12,9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.33" table:style-name="ce6">
            <text:p>10,3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231.600000000006" table:style-name="ce6">
            <text:p>71.231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.28" table:style-name="ce6">
            <text:p>125,2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3.67" table:style-name="ce6">
            <text:p>873,6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.48" table:style-name="ce6">
            <text:p>91,4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" table:style-name="ce6">
            <text:p>67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.31" table:style-name="ce6">
            <text:p>104,3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4782.25" table:style-name="ce6">
            <text:p>14.782,2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0" table:style-name="ce6">
            <text:p>46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2.49" table:style-name="ce6">
            <text:p>552,4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09" table:style-name="ce6">
            <text:p>14.509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.39" table:style-name="ce6">
            <text:p>32,3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82.55" table:style-name="ce6">
            <text:p>3.282,5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78.7" table:style-name="ce6">
            <text:p>7.778,7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0.58" table:style-name="ce6">
            <text:p>2.670,5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783.34" table:style-name="ce6">
            <text:p>15.783,3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057.94" table:style-name="ce6">
            <text:p>11.057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87.33" table:style-name="ce6">
            <text:p>8.887,3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3740" table:style-name="ce6">
            <text:p>3.74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443.23" table:style-name="ce6">
            <text:p>13.443,23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2" table:style-name="ce6">
            <text:p>1.95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14.0500000000002" table:style-name="ce6">
            <text:p>2.514,0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9.23" table:style-name="ce6">
            <text:p>199,2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94.21" table:style-name="ce6">
            <text:p>794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3.76" table:style-name="ce6">
            <text:p>253,7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0" table:style-name="ce6">
            <text:p>21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.02" table:style-name="ce6">
            <text:p>87,0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6.79999999999995" table:style-name="ce6">
            <text:p>536,8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74.1999999999998" table:style-name="ce6">
            <text:p>2.574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8" table:style-name="ce6">
            <text:p>1.708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6.16" table:style-name="ce6">
            <text:p>466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0.80999999999995" table:style-name="ce6">
            <text:p>550,8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75" table:style-name="ce6">
            <text:p>4.57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49.64" table:style-name="ce6">
            <text:p>2.149,6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1.67" table:style-name="ce6">
            <text:p>1.951,6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94.83" table:style-name="ce6">
            <text:p>2.494,8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9.54" table:style-name="ce6">
            <text:p>1.259,5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80.540000000001" table:style-name="ce6">
            <text:p>10.280,5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6">
            <text:p>5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" table:style-name="ce6">
            <text:p>1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" table:style-name="ce6">
            <text:p>4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.59" table:style-name="ce6">
            <text:p>180,5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.16" table:style-name="ce6">
            <text:p>189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4.5" table:style-name="ce6">
            <text:p>274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840.61" table:style-name="ce6">
            <text:p>1.840,6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180.43" table:style-name="ce6">
            <text:p>3.180,4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828.54" table:style-name="ce6">
            <text:p>2.828,5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85.6" table:style-name="ce6">
            <text:p>585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44.9" table:style-name="ce6">
            <text:p>11.644,9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345.919999999998" table:style-name="ce6">
            <text:p>23.345,9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17.79" table:style-name="ce6">
            <text:p>7.317,7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7.5" table:style-name="ce6">
            <text:p>1.767,5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6.86" table:style-name="ce6">
            <text:p>1.956,8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01.26" table:style-name="ce6">
            <text:p>3.601,2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8.92" table:style-name="ce6">
            <text:p>178,9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33.06" table:style-name="ce6">
            <text:p>933,0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67.58" table:style-name="ce6">
            <text:p>7.367,5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15.55" table:style-name="ce6">
            <text:p>2.015,5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.69" table:style-name="ce6">
            <text:p>22,6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" table:style-name="ce6">
            <text:p>12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5" table:style-name="ce6">
            <text:p>23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30.04" table:style-name="ce6">
            <text:p>3.030,0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68.299999999999" table:style-name="ce6">
            <text:p>10.268,3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0" table:style-name="ce6">
            <text:p>38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1" table:style-name="ce6">
            <text:p>67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000.4" table:style-name="ce6">
            <text:p>1.000,4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97.46" table:style-name="ce6">
            <text:p>18.097,4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2.08" table:style-name="ce6">
            <text:p>2.082,0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1.5" table:style-name="ce6">
            <text:p>371,5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789.13" table:style-name="ce6">
            <text:p>789,1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024.19" table:style-name="ce6">
            <text:p>1.024,1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835" table:style-name="ce6">
            <text:p>2.83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8.1500000000001" table:style-name="ce6">
            <text:p>1.138,1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6.16" table:style-name="ce6">
            <text:p>466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2.25" table:style-name="ce6">
            <text:p>452,2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.35" table:style-name="ce6">
            <text:p>29,3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88.5" table:style-name="ce6">
            <text:p>1.588,5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4.07" table:style-name="ce6">
            <text:p>114,0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7.1" table:style-name="ce6">
            <text:p>1.897,1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1.27" table:style-name="ce6">
            <text:p>171,2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6" table:style-name="ce6">
            <text:p>4.02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1760.8" table:style-name="ce6">
            <text:p>11.760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3" table:style-name="ce6">
            <text:p>403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2.21" table:style-name="ce6">
            <text:p>482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4.18" table:style-name="ce6">
            <text:p>1.094,1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3" table:style-name="ce6">
            <text:p>983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00" table:style-name="ce6">
            <text:p>1.9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00" table:style-name="ce6">
            <text:p>7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7.4000000000001" table:style-name="ce6">
            <text:p>1.077,4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0.80999999999995" table:style-name="ce6">
            <text:p>550,8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5.2" table:style-name="ce6">
            <text:p>435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423.16" table:style-name="ce6">
            <text:p>423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75" table:style-name="ce6">
            <text:p>2.175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48.58" table:style-name="ce6">
            <text:p>1.748,5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6.28" table:style-name="ce6">
            <text:p>456,2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1" table:style-name="ce6">
            <text:p>67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8.98" table:style-name="ce6">
            <text:p>488,9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.8" table:style-name="ce6">
            <text:p>170,8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94.08" table:style-name="ce6">
            <text:p>1.994,0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469.18" table:style-name="ce6">
            <text:p>39.469,1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65.7" table:style-name="ce6">
            <text:p>2.665,7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7433.81" table:style-name="ce6">
            <text:p>7.433,8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97" table:style-name="ce6">
            <text:p>1.397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80" table:style-name="ce6">
            <text:p>1.68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660.52" table:style-name="ce6">
            <text:p>91.660,5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.53" table:style-name="ce6">
            <text:p>180,5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1.8599999999999" table:style-name="ce6">
            <text:p>1.251,8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.06" table:style-name="ce6">
            <text:p>69,0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2.19" table:style-name="ce6">
            <text:p>262,1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9.88" table:style-name="ce6">
            <text:p>459,8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09" table:style-name="ce6">
            <text:p>14.509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.84" table:style-name="ce6">
            <text:p>3,8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9.1" table:style-name="ce6">
            <text:p>369,1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.95" table:style-name="ce6">
            <text:p>11,9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676.94" table:style-name="ce6">
            <text:p>11.676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4.73" table:style-name="ce6">
            <text:p>54,7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18" table:style-name="ce6">
            <text:p>2.318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3" table:style-name="ce6">
            <text:p>183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1.6" table:style-name="ce6">
            <text:p>341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24.68" table:style-name="ce6">
            <text:p>2.724,6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20" table:style-name="ce6">
            <text:p>7.32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7.17" table:style-name="ce6">
            <text:p>477,1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00" table:style-name="ce6">
            <text:p>11.5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" table:style-name="ce6">
            <text:p>4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0" table:style-name="ce6">
            <text:p>15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2" table:style-name="ce6">
            <text:p>15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6" table:style-name="ce6">
            <text:p>50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2" table:style-name="ce6">
            <text:p>1.952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6.72" table:style-name="ce6">
            <text:p>4.006,7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4.44000000000005" table:style-name="ce6">
            <text:p>584,44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2" table:style-name="ce6">
            <text:p>1.14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8.38" table:style-name="ce6">
            <text:p>388,3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617.830000000002" table:style-name="ce6">
            <text:p>20.617,8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979.55" table:style-name="ce6">
            <text:p>23.979,5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.08000000000001" table:style-name="ce6">
            <text:p>149,0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3.93" table:style-name="ce6">
            <text:p>443,9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" table:style-name="ce6">
            <text:p>12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8.09" table:style-name="ce6">
            <text:p>1.548,09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3.35" table:style-name="ce6">
            <text:p>2.923,3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0" table:style-name="ce6">
            <text:p>1.02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0" table:style-name="ce6">
            <text:p>47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0" table:style-name="ce6">
            <text:p>96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6">
            <text:p>2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1.89999999999998" table:style-name="ce6">
            <text:p>261,9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9.8" table:style-name="ce6">
            <text:p>419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1.88" table:style-name="ce6">
            <text:p>441,8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7.5" table:style-name="ce6">
            <text:p>187,5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0.73" table:style-name="ce6">
            <text:p>820,73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57.45" table:style-name="ce6">
            <text:p>1.857,4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1" table:style-name="ce6">
            <text:p>2.001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.45" table:style-name="ce6">
            <text:p>900,45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2" table:style-name="ce6">
            <text:p>4.002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38.6" table:style-name="ce6">
            <text:p>138,6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41.51" table:style-name="ce6">
            <text:p>741,51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00.9" table:style-name="ce6">
            <text:p>1.800,9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8.57" table:style-name="ce6">
            <text:p>428,5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3607.54" table:style-name="ce6">
            <text:p>3.607,5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53.76" table:style-name="ce6">
            <text:p>253,7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.16" table:style-name="ce6">
            <text:p>41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1" table:style-name="ce6">
            <text:p>56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69" table:style-name="ce6">
            <text:p>2.969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.1399999999999999" table:style-name="ce6">
            <text:p>1,1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.88" table:style-name="ce6">
            <text:p>161,8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6.04" table:style-name="ce6">
            <text:p>466,0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22.52" table:style-name="ce6">
            <text:p>1.422,5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6.5" table:style-name="ce6">
            <text:p>106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" table:style-name="ce6">
            <text:p>2.0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3" table:style-name="ce6">
            <text:p>803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.62" table:style-name="ce6">
            <text:p>159,6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00" table:style-name="ce6">
            <text:p>1.9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3.79999999999995" table:style-name="ce6">
            <text:p>533,8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1.88" table:style-name="ce6">
            <text:p>431,8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904" table:style-name="ce6">
            <text:p>3.904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80" table:style-name="ce6">
            <text:p>4.88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30" table:style-name="ce6">
            <text:p>1.83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8.2" table:style-name="ce6">
            <text:p>218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40" table:style-name="ce6">
            <text:p>2.44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3.9" table:style-name="ce6">
            <text:p>603,9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.72" table:style-name="ce6">
            <text:p>92,7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23.44" table:style-name="ce6">
            <text:p>923,4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5.46" table:style-name="ce6">
            <text:p>225,4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8.84" table:style-name="ce6">
            <text:p>148,8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7.42" table:style-name="ce6">
            <text:p>257,4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.07" table:style-name="ce6">
            <text:p>27,0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.08" table:style-name="ce6">
            <text:p>69,0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3.68" table:style-name="ce6">
            <text:p>53,6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8.92" table:style-name="ce6">
            <text:p>288,9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3.52" table:style-name="ce6">
            <text:p>253,5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37.2" table:style-name="ce6">
            <text:p>1.537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98.94000000000005" table:style-name="ce6">
            <text:p>598,9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2.47" table:style-name="ce6">
            <text:p>82,4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89" table:style-name="ce6">
            <text:p>36,8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55.66" table:style-name="ce6">
            <text:p>4.455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53.21" table:style-name="ce6">
            <text:p>1.053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44.4499999999998" table:style-name="ce6">
            <text:p>2.344,4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.97" table:style-name="ce6">
            <text:p>67,9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344" table:style-name="ce6">
            <text:p>3.344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800" table:style-name="ce6">
            <text:p>3.8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333.33" table:style-name="ce6">
            <text:p>5.333,3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50" table:style-name="ce6">
            <text:p>1.5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0" table:style-name="ce6">
            <text:p>22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89.78" table:style-name="ce6">
            <text:p>1.889,7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28" table:style-name="ce6">
            <text:p>728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37.8" table:style-name="ce6">
            <text:p>3.037,8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80.14" table:style-name="ce6">
            <text:p>2.180,1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0" table:style-name="ce6">
            <text:p>26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82.08" table:style-name="ce6">
            <text:p>2.082,0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1" table:style-name="ce6">
            <text:p>67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447.65" table:style-name="ce6">
            <text:p>2.447,6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97.52999999999997" table:style-name="ce6">
            <text:p>297,53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857.2" table:style-name="ce6">
            <text:p>5.857,2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500" table:style-name="ce6">
            <text:p>4.5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00" table:style-name="ce6">
            <text:p>7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50" table:style-name="ce6">
            <text:p>1.1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44" table:style-name="ce6">
            <text:p>2.744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9.98" table:style-name="ce6">
            <text:p>499,9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5686.83" table:style-name="ce6">
            <text:p>65.686,8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" table:style-name="ce6">
            <text:p>3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" table:style-name="ce6">
            <text:p>3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700" table:style-name="ce6">
            <text:p>7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.71" table:style-name="ce6">
            <text:p>176,7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38961.19" table:style-name="ce6">
            <text:p>138.961,1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419.68" table:style-name="ce6">
            <text:p>419,6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937.42" table:style-name="ce6">
            <text:p>9.937,4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544.0300000000007" table:style-name="ce6">
            <text:p>8.544,0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965" table:style-name="ce6">
            <text:p>21.96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799.92" table:style-name="ce6">
            <text:p>4.799,9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9.7" table:style-name="ce6">
            <text:p>109,7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000" table:style-name="ce6">
            <text:p>1.0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6.57" table:style-name="ce6">
            <text:p>176,5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805.92" table:style-name="ce6">
            <text:p>805,9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06.66" table:style-name="ce6">
            <text:p>906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40.24" table:style-name="ce6">
            <text:p>940,2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6.62" table:style-name="ce6">
            <text:p>86,6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6.76" table:style-name="ce6">
            <text:p>436,7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961.84" table:style-name="ce6">
            <text:p>6.961,8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95.8" table:style-name="ce6">
            <text:p>1.695,8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81" table:style-name="ce6">
            <text:p>1.28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.35" table:style-name="ce6">
            <text:p>22,3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712.96" table:style-name="ce6">
            <text:p>2.712,9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13553.3" table:style-name="ce6">
            <text:p>113.553,3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515.5" table:style-name="ce6">
            <text:p>1.515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9.04" table:style-name="ce6">
            <text:p>329,0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97.71" table:style-name="ce6">
            <text:p>1.597,7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700" table:style-name="ce6">
            <text:p>5.7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6" table:style-name="ce6">
            <text:p>976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.79" table:style-name="ce6">
            <text:p>88,7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.5" table:style-name="ce6">
            <text:p>91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10.23" table:style-name="ce6">
            <text:p>1.310,2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9.98" table:style-name="ce6">
            <text:p>229,9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53.0700000000002" table:style-name="ce6">
            <text:p>2.453,07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0.60000000000002" table:style-name="ce6">
            <text:p>280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97.42" table:style-name="ce6">
            <text:p>2.697,4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60" table:style-name="ce6">
            <text:p>1.260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" table:style-name="ce6">
            <text:p>15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50" table:style-name="ce6">
            <text:p>15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62.6999999999998" table:style-name="ce6">
            <text:p>2.062,7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.98" table:style-name="ce6">
            <text:p>61,9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01.56" table:style-name="ce6">
            <text:p>3.101,5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96.52" table:style-name="ce6">
            <text:p>8.896,5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6.8499999999999" table:style-name="ce6">
            <text:p>1.076,85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81.51" table:style-name="ce6">
            <text:p>2.781,5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.33" table:style-name="ce6">
            <text:p>113,3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.9" table:style-name="ce6">
            <text:p>84,9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37.5999999999999" table:style-name="ce6">
            <text:p>1.037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00" table:style-name="ce6">
            <text:p>1.500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1647" table:style-name="ce6">
            <text:p>1.647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0.60000000000002" table:style-name="ce6">
            <text:p>280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78.02" table:style-name="ce6">
            <text:p>778,02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82.67" table:style-name="ce6">
            <text:p>1.182,67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96" table:style-name="ce6">
            <text:p>2.19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5.28" table:style-name="ce6">
            <text:p>1.005,28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9.16" table:style-name="ce6">
            <text:p>339,1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.82" table:style-name="ce6">
            <text:p>14,8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3.26" table:style-name="ce6">
            <text:p>1.443,26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86" table:style-name="ce6">
            <text:p>1.586,00</text:p>
          </table:table-cell>
          <table:table-cell office:value-type="string" table:style-name="ce5">
            <text:p>Persona fisica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35.6" table:style-name="ce6">
            <text:p>3.635,6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7.74" table:style-name="ce6">
            <text:p>137,74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3" table:style-name="ce6">
            <text:p>833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" table:style-name="ce6">
            <text:p>267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1.66000000000003" table:style-name="ce6">
            <text:p>301,66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2.21" table:style-name="ce6">
            <text:p>402,2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number-rows-repeated="2"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3.30999999999995" table:style-name="ce6">
            <text:p>603,3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07.73" table:style-name="ce6">
            <text:p>2.107,73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2.19" table:style-name="ce6">
            <text:p>192,19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.48" table:style-name="ce6">
            <text:p>292,48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1" table:style-name="ce6">
            <text:p>671,0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.4" table:style-name="ce6">
            <text:p>10,4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.2200000000000002" table:style-name="ce6">
            <text:p>2,22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.51" table:style-name="ce6">
            <text:p>34,51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026" table:style-name="ce4">
            <text:p>2026</text:p>
          </table:table-cell>
          <table:table-cell office:value-type="float" office:value="2" table:style-name="ce4">
            <text:p>2</text:p>
          </table:table-cell>
          <table:table-cell office:value-type="string" table:style-name="ce5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.5" table:style-name="ce6">
            <text:p>4,50</text:p>
          </table:table-cell>
          <table:table-cell office:value-type="string" table:style-name="ce5">
            <text:p>Altro soggetto pubblico e privato</text:p>
          </table:table-cell>
          <table:table-cell table:style-name="ce7"/>
          <table:table-cell table:number-columns-repeated="16377"/>
        </table:table-row>
        <table:table-row table:style-name="ro2">
          <table:table-cell table:number-columns-repeated="3" table:style-name="ce8"/>
          <table:table-cell office:value-type="string" table:style-name="ce9">
            <text:p>TOTALE GENERALE</text:p>
          </table:table-cell>
          <table:table-cell office:value-type="float" office:value="2517867.12" table:style-name="ce10">
            <text:p>2.517.867,12</text:p>
          </table:table-cell>
          <table:table-cell table:style-name="ce8"/>
          <table:table-cell table:number-columns-repeated="16378" table:style-name="ce1"/>
        </table:table-row>
        <table:table-row table:number-rows-repeated="104802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esca Cipolat</meta:initial-creator>
    <dc:creator>Giuseppe Gertosio</dc:creator>
    <meta:creation-date>2025-11-11T07:54:12Z</meta:creation-date>
    <dc:date>2026-08-03T13:09:39Z</dc:date>
    <meta:editing-cycles>7</meta:editing-cycles>
    <meta:editing-duration>PT2106S</meta:editing-duration>
  </office:meta>
</office:document-meta>
</file>